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293128307c6f3d7cd37ea7e1ac9566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obile:setup:server_side:dashboard"/><text:bookmark-start text:name="__RefHeading___setting_up_the_msupply_mobile_app_dashboard_1"/><text:bookmark-start text:name="setting_up_the_msupply_mobile_app_dashboard"/>7. Setting up the mSupply Mobile app dashboard<text:bookmark-end text:name="__RefHeading___setting_up_the_msupply_mobile_app_dashboard_1"/><text:bookmark-end text:name="setting_up_the_msupply_mobile_app_dashboard"/></text:h>
      <text:p text:style-name="Text_20_body">The mSupply Mobile app has the capability to display store specific information as a dashboard to be viewed on the mobile device.  There is also a function to view data for other stores anonymised.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he Mobile app dashboard is completely different to the <text:a xlink:type="simple" xlink:href="https://wiki.msupply.foundation/en:dashboard" text:style-name="Internet_20_link" text:visited-style-name="Visited_20_Internet_20_Link">mSupply Grafana web dashboard</text:a> and is configured in a different manner.</text:p></table:table-cell></table:table-row></table:table></draw:text-box></draw:frame>Mobile dashboards are built on the idea of reusing the same report sets as the <text:a xlink:type="simple" xlink:href="https://docs.msupply.org.nz/web_interface:dashboard_using#legacy_web_dashboard" text:style-name="Internet_20_link" text:visited-style-name="Visited_20_Internet_20_Link">legacy (non-grafana) mSupply web dashboards</text:a>.  A lot of the legacy web dashboards can be used as mobile dashboards.  However, some reports require particular parameters.</text:p>
      <text:h text:style-name="Heading_20_2" text:outline-level="2"><text:bookmark-start text:name="__RefHeading___mobile_specific_dashboard_configuration_2"/><text:bookmark-start text:name="mobile_specific_dashboard_configuration"/>Mobile specific dashboard configuration<text:bookmark-end text:name="__RefHeading___mobile_specific_dashboard_configuration_2"/><text:bookmark-end text:name="mobile_specific_dashboard_configuration"/></text:h>
      <text:p text:style-name="Text_20_body">Dashboard reports are configured on the mSupply central server, refer <text:a xlink:type="simple" xlink:href="https://docs.msupply.org.nz/web_interface:dashboard_setup#dashboard_set_up_v40_and_later" text:style-name="Internet_20_link" text:visited-style-name="Visited_20_Internet_20_Link">Dashboard set up</text:a>.  </text:p>
      <text:p text:style-name="Text_20_body">This section describes the additional configuration of reports on the mSupply central server, which will need to be done in order to have dashboard reports show on mSupply Mobile. The mSupply central server generates reports on a schedule, and if the reports are configured correctly, they will also generate versions for mobile sites, which will be synced to mobile stores tablets. Here's how!</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Once a report is configured to be sent to mSupply Mobile sites, it will be sent to <text:span text:style-name="Emphasis">every</text:span> mSupply Mobile site that has the Dashboard store preference turned on.</text:p></table:table-cell></table:table-row></table:table></draw:text-box></draw:frame>Dashboard reports need the following properties added to them in order for them to show in the mSupply mobile stores.</text:p>
      <table:table table:style-name="Table">
        <table:table-column/>
        <table:table-column/>
        <table:table-column/>
        <table:table-row>
          <table:table-cell office:value-type="string" table:style-name="tableheader">
            <text:p text:style-name="Table_20_Heading"> Property </text:p>
          </table:table-cell>
          <table:table-cell office:value-type="string" table:style-name="tableheader">
            <text:p text:style-name="Table_20_Heading"> Valu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Emphasis">isMobile</text:span> </text:p>
          </table:table-cell>
          <table:table-cell office:value-type="string" table:style-name="tablecell">
            <text:p text:style-name="tablealignleft"> <text:span text:style-name="Source_20_Text">True</text:span> or <text:span text:style-name="Source_20_Text">False</text:span> </text:p>
          </table:table-cell>
          <table:table-cell office:value-type="string" table:style-name="tablecell">
            <text:p text:style-name="tablealignleft"> This is the important one! Enable or disable sending this report to your mobile sites </text:p>
          </table:table-cell>
        </table:table-row>
        <table:table-row>
          <table:table-cell office:value-type="string" table:style-name="tablecell">
            <text:p text:style-name="tablealignleft"> <text:span text:style-name="Emphasis">reportType</text:span> </text:p>
          </table:table-cell>
          <table:table-cell office:value-type="string" table:style-name="tablecell">
            <text:p text:style-name="tablealignleft"> <text:span text:style-name="Source_20_Text">Table</text:span>, <text:span text:style-name="Source_20_Text">BarChart</text:span>, <text:span text:style-name="Source_20_Text">LineChart</text:span> or <text:span text:style-name="Source_20_Text">PieChart</text:span> </text:p>
          </table:table-cell>
          <table:table-cell office:value-type="string" table:style-name="tablecell">
            <text:p text:style-name="tablealignleft"> The report display type.  When the <text:span text:style-name="Emphasis">reportType</text:span> parameter is not set the data displays as a <text:span text:style-name="Source_20_Text">Table</text:span> by default. This parameter is mobile specific. </text:p>
          </table:table-cell>
        </table:table-row>
        <table:table-row>
          <table:table-cell office:value-type="string" table:style-name="tablecell">
            <text:p text:style-name="tablealignleft"> <text:span text:style-name="Emphasis">#[report parameter]</text:span> </text:p>
          </table:table-cell>
          <table:table-cell office:value-type="string" table:style-name="tablecell">
            <text:p text:style-name="tablealignleft"> <text:span text:style-name="Source_20_Text">[field on store table]</text:span> </text:p>
          </table:table-cell>
          <table:table-cell office:value-type="string" table:style-name="tablecell">
            <text:p text:style-name="tablealignleft"> This allows you to pick a value from the <text:a xlink:type="simple" xlink:href="https://docs.msupply.org.nz/tables_fields:other_tables:store" text:style-name="Internet_20_link" text:visited-style-name="Visited_20_Internet_20_Link">store table</text:a>, which is therefore store specific and assign the value to the <text:span text:style-name="Source_20_Text">report parameter</text:span>. In this way you can create a report which is customised to each store. <text:line-break/>See example on the next row </text:p>
          </table:table-cell>
        </table:table-row>
        <table:table-row>
          <table:table-cell office:value-type="string" table:style-name="tablecell">
            <text:p text:style-name="tablealignleft"> <text:span text:style-name="Emphasis">store_name</text:span> </text:p>
          </table:table-cell>
          <table:table-cell office:value-type="string" table:style-name="tablecell">
            <text:p text:style-name="tablealignleft"> <text:span text:style-name="Source_20_Text">#name</text:span> </text:p>
          </table:table-cell>
          <table:table-cell office:value-type="string" table:style-name="tablecell">
            <text:p text:style-name="tablealignleft"> The property is called <text:span text:style-name="Emphasis">store_name</text:span> and has the value of <text:span text:style-name="Source_20_Text">#name</text:span>.<text:line-break/> In the report, the <text:span text:style-name="Emphasis">store_name</text:span> property will be replaced with the name of the store from the <text:a xlink:type="simple" xlink:href="https://docs.msupply.org.nz/tables_fields:other_tables:store" text:style-name="Internet_20_link" text:visited-style-name="Visited_20_Internet_20_Link">store table</text:a><text:line-break/>Obviously, the property <text:span text:style-name="Emphasis">store_name</text:span> must be used in the report itself for this to do anything! </text:p>
          </table:table-cell>
        </table:table-row>
      </table:table>
      <text:p text:style-name="Text_20_body"><draw:frame draw:style-name="media" draw:name="0" text:anchor-type="as-char" draw:z-index="0" svg:width="10.583333333333cm" svg:height="13.567355889724cm"><draw:image xlink:href="Pictures/3293128307c6f3d7cd37ea7e1ac9566c.png" xlink:type="simple" xlink:show="embed" xlink:actuate="onLoad"/></draw:fram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4_1"/><table:table-row><table:table-cell office:value-type="string" table:style-name="tablecell"><text:list text:style-name="List_20_1" text:continue-numbering="false"><text:list-item><text:p text:style-name="List_20_1_Content_First"> Existing reports can be used and the properties currently configured are used to generate the information. In this situation, the report shows in <text:span text:style-name="Strong_20_Emphasis">both</text:span> the existing web dashboard <text:span text:style-name="Emphasis">and</text:span> in mSupply mobile.</text:p></text:list-item><text:list-item><text:p text:style-name="List_20_1_Content"> The mobile dashboard data - in particular the <text:span text:style-name="Emphasis">mobileReportType</text:span> and the store specific data - are only sent to mobile stores (that have the Dashboard store preference turned on).</text:p></text:list-item><text:list-item><text:p text:style-name="List_20_1_Content_Last"> All remaining parameters are optional and dependent on the report method. The report method determine which parameters are available, including the <text:span text:style-name="Emphasis">isMobile</text:span> parameter. They must be passed in exactly as the report method expects its parameter, using the correct names.</text:p></text:list-item></text:list></table:table-cell></table:table-row></table:table></draw:text-box></draw:frame></text:p>
      <text:h text:style-name="Heading_20_2" text:outline-level="2"><text:bookmark-start text:name="__RefHeading___internal_code_logic_description_3"/><text:bookmark-start text:name="internal_code_logic_description"/>Internal code logic description<text:bookmark-end text:name="__RefHeading___internal_code_logic_description_3"/><text:bookmark-end text:name="internal_code_logic_description"/></text:h>
      <text:list text:style-name="List_20_1" text:continue-numbering="false">
        <text:list-item>
          <text:p text:style-name="LastListParagraph_List_20_1_Content_First"> Introduces new table <text:span text:style-name="Strong_20_Emphasis">dashboard_store_report</text:span></text:p>
        </text:list-item>
      </text:list>
      <text:list text:style-name="List_20_1" text:continue-numbering="false">
        <text:list-item>
          <text:p text:style-name="LastListParagraph_List_20_1_Content_First"> The code checks for <text:span text:style-name="Strong_20_Emphasis">isMobile</text:span> parameter, if present it will look for parameters with <text:span text:style-name="Strong_20_Emphasis">#</text:span> prefix</text:p>
        </text:list-item>
      </text:list>
      <text:list text:style-name="List_20_1" text:continue-numbering="false">
        <text:list-item>
          <text:p text:style-name="List_20_1_Content_First"> The code goes through each mobile site's store record, it will specifically look for the fields represented by <text:span text:style-name="Strong_20_Emphasis">#</text:span> prefixed parameter's value</text:p>
        </text:list-item>
        <text:list-item>
          <text:p text:style-name="List_20_1_Content"> The code will then take the value of the store field </text:p>
          <text:list text:style-name="List_20_1">
            <text:list-item>
              <text:p text:style-name="List_20_1_Content"> eg. </text:p>
              <text:list text:style-name="List_20_1">
                <text:list-item>
                  <text:p text:style-name="List_20_1_Content"> if #store_name = “name”</text:p>
                </text:list-item>
                <text:list-item>
                  <text:p text:style-name="List_20_1_Content"> then we look for [store]name of each mobile site's store</text:p>
                </text:list-item>
                <text:list-item>
                  <text:p text:style-name="List_20_1_Content"> If [store]name = “ABC” we insert store_name = “ABC” in the dashboard method</text:p>
                </text:list-item>
                <text:list-item>
                  <text:p text:style-name="List_20_1_Content"> Repeat for next store</text:p>
                </text:list-item>
              </text:list>
            </text:list-item>
          </text:list>
        </text:list-item>
        <text:list-item>
          <text:p text:style-name="List_20_1_Content"> A unique report is generated for the store specific dashboard</text:p>
        </text:list-item>
        <text:list-item>
          <text:p text:style-name="List_20_1_Content"> We store this report data in <text:span text:style-name="Strong_20_Emphasis">dashboard_report</text:span> table in the database, since that's how the legacy web dashboard does it</text:p>
        </text:list-item>
        <text:list-item>
          <text:p text:style-name="List_20_1_Content"> When the report has been stored in the database, we take that value and create the store specific record with the data in <text:span text:style-name="Strong_20_Emphasis">dashboard_store_report</text:span>. Then we go off to the next store's report generation</text:p>
        </text:list-item>
        <text:list-item>
          <text:p text:style-name="List_20_1_Content"> If there are 17 mobile stores, there will be 17 records for each mobile dashboard report with each record representing each store's dashboard data</text:p>
        </text:list-item>
        <text:list-item>
          <text:p text:style-name="List_20_1_Content"> Only the store specific record from <text:span text:style-name="Strong_20_Emphasis">dashboard_store_report</text:span> will be synced to the particular store. So each store will get only the reports made for it</text:p>
        </text:list-item>
        <text:list-item>
          <text:p text:style-name="List_20_1_Content_Last"> Format of data is exactly same as Web dashboard data. With either the other stores' data anonymised or data being filtered for the mobile store. This depends on the dashboard metho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en:mobile:setup:server_side:dashboard</dc:title>
  </office:meta>
</office:document-meta>
</file>