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53a2b14e20b38605840bda82c137e35.png"/>
  <manifest:file-entry manifest:media-type="image/png" manifest:full-path="Pictures/f3cbe20f2c01265c07b109e72aaeff13.png"/>
  <manifest:file-entry manifest:media-type="image/jpeg" manifest:full-path="Pictures/29b551975e048a1fed17d3b8d89bb949.jpg"/>
  <manifest:file-entry manifest:media-type="image/png" manifest:full-path="Pictures/e3ffe0ceac77f5eef0f154e0a19cdaff.png"/>
  <manifest:file-entry manifest:media-type="image/jpeg" manifest:full-path="Pictures/3ffd5244155b2f94479f70b1e835ad08.jpg"/>
  <manifest:file-entry manifest:media-type="image/png" manifest:full-path="Pictures/7fc81365bf917454fea0f94e58999047.png"/>
  <manifest:file-entry manifest:media-type="image/png" manifest:full-path="Pictures/4af6e893845b0fcee9216c74cb40cc3d.png"/>
  <manifest:file-entry manifest:media-type="image/jpeg" manifest:full-path="Pictures/aed333b9d8742d5d13fc0f5ba07b981a.jpg"/>
  <manifest:file-entry manifest:media-type="image/jpeg" manifest:full-path="Pictures/18ed0540d0353c51cb346298cd56aee9.jpg"/>
  <manifest:file-entry manifest:media-type="image/png" manifest:full-path="Pictures/4407ec57092fc25e4de1869ea39988f0.png"/>
  <manifest:file-entry manifest:media-type="image/png" manifest:full-path="Pictures/e759be6e15643928802f5acd48f34b11.png"/>
  <manifest:file-entry manifest:media-type="image/png" manifest:full-path="Pictures/c18cbba1dda375bae17c819fef4b2e48.png"/>
  <manifest:file-entry manifest:media-type="image/jpeg" manifest:full-path="Pictures/1234d2d528c5aeb9014cd137ec9fc1a8.jpg"/>
  <manifest:file-entry manifest:media-type="image/jpeg" manifest:full-path="Pictures/678df3a7442a17b7242bf6121087e68f.jpg"/>
  <manifest:file-entry manifest:media-type="image/png" manifest:full-path="Pictures/29dea2cda7000e780637fee5ba63b8ff.png"/>
  <manifest:file-entry manifest:media-type="image/jpeg" manifest:full-path="Pictures/b9c3c6d0f6153de332879f500f9df959.jpg"/>
  <manifest:file-entry manifest:media-type="image/jpeg" manifest:full-path="Pictures/470b344687afa4833c6b9eafb828f076.jpg"/>
  <manifest:file-entry manifest:media-type="image/png" manifest:full-path="Pictures/5ed7b0084e27c60c4da8cb1855570da9.png"/>
  <manifest:file-entry manifest:media-type="image/jpeg" manifest:full-path="Pictures/750dbd3ecc4882e03c2870e50853e5ef.jpg"/>
  <manifest:file-entry manifest:media-type="image/jpeg" manifest:full-path="Pictures/c4395f70eff150d26bcd403622af9c17.jpg"/>
  <manifest:file-entry manifest:media-type="image/jpeg" manifest:full-path="Pictures/7551652843d61d407b5fb3068c70a62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draw:frame draw:style-name="medialeft" draw:name="0" text:anchor-type="paragraph" draw:z-index="0" svg:width="0.79375cm" svg:height="1.1488835559265cm"><draw:image xlink:href="Pictures/953a2b14e20b38605840bda82c137e35.png" xlink:type="simple" xlink:show="embed" xlink:actuate="onLoad"/></draw:frame></text:p>
      <text:h text:style-name="Heading_20_1" text:outline-level="1"><text:bookmark text:name="en:mobile:setup:device_side"/><text:bookmark-start text:name="__RefHeading___setting_up_the_device_1"/><text:bookmark-start text:name="setting_up_the_device"/>Setting up the device<text:bookmark-end text:name="__RefHeading___setting_up_the_device_1"/><text:bookmark-end text:name="setting_up_the_device"/></text:h>
      <text:p text:style-name="Text_20_body"><text:line-break/></text:p>
      <text:p text:style-name="Text_20_body">mSupply Mobile can be set up on your device by the <text:a xlink:type="simple" xlink:href="mailto:support@msupply.org.nz" text:style-name="Internet_20_link" text:visited-style-name="Visited_20_Internet_20_Link">mSupply Support Team</text:a> or by your internal team with our support.</text:p>
      <text:p text:style-name="Text_20_body">
<draw:a xlink:type="simple" xlink:href="https://wiki.msupply.foundation/en:mobile:user_guide"><draw:frame draw:style-name="media" draw:name="mSupply Mobile User Guide menu Legend" text:anchor-type="as-char" draw:z-index="0" svg:width="15.875cm"><draw:text-box><text:p text:style-name="legendcenter"><draw:frame draw:style-name="media" draw:name="mSupply Mobile User Guide menu" text:anchor-type="as-char" draw:z-index="1" svg:width="15.875cm" svg:height="3.5300449871465cm"><draw:image xlink:href="Pictures/f3cbe20f2c01265c07b109e72aaeff13.png" xlink:type="simple" xlink:show="embed" xlink:actuate="onLoad"/></draw:frame>mSupply Mobile User Guide menu</text:p></draw:text-box></draw:frame></draw:a></text:p>
      <text:p text:style-name="Horizontal_20_Line"/>
      <text:h text:style-name="Heading_20_2" text:outline-level="2"><text:bookmark-start text:name="__RefHeading___getting_started_2"/><text:bookmark-start text:name="getting_started"/>Getting Started<text:bookmark-end text:name="__RefHeading___getting_started_2"/><text:bookmark-end text:name="getting_started"/></text:h>
      <text:h text:style-name="Heading_20_3" text:outline-level="3"><text:bookmark-start text:name="__RefHeading___android_device_hardware_requirements_3"/><text:bookmark-start text:name="android_device_hardware_requirements"/>Android device hardware requirements<text:bookmark-end text:name="__RefHeading___android_device_hardware_requirements_3"/><text:bookmark-end text:name="android_device_hardware_requirements"/></text:h>
      <text:h text:style-name="Heading_20_4" text:outline-level="4"><text:bookmark-start text:name="__RefHeading___google_mobile_services_gms_4"/><text:bookmark-start text:name="google_mobile_services_gms"/>Google Mobile Services (GMS)<text:bookmark-end text:name="__RefHeading___google_mobile_services_gms_4"/><text:bookmark-end text:name="google_mobile_services_gms"/></text:h>
      <text:list text:style-name="List_20_1" text:continue-numbering="false">
        <text:list-item>
          <text:p text:style-name="List_20_1_Content_First"> There is a good chance that if your proposed device is not on <text:a xlink:type="simple" xlink:href="https://storage.googleapis.com/play_public/supported_devices.html" text:style-name="Internet_20_link" text:visited-style-name="Visited_20_Internet_20_Link">this list</text:a> of supported models, then it will not support <text:a xlink:type="simple" xlink:href="https://www.android.com/intl/en_au/gms/" text:style-name="Internet_20_link" text:visited-style-name="Visited_20_Internet_20_Link">Google Mobile Services (GMS)</text:a>, mSupply Mobile and/or the <text:a xlink:type="simple" xlink:href="https://en.wikipedia.org/wiki/Mobile_device_management" text:style-name="Internet_20_link" text:visited-style-name="Visited_20_Internet_20_Link">mobile device management software</text:a> used to remotely manage the device.</text:p>
        </text:list-item>
        <text:list-item>
          <text:p text:style-name="List_20_1_Content_Last"> Even if it is on this list, please make sure the model has been validated by Sustainable Solutions before procuring any significant quantities of the device.  Please contact Sustainable Solutions on <text:a xlink:type="simple" xlink:href="mailto:support@msupply.org.nz" text:style-name="Internet_20_link" text:visited-style-name="Visited_20_Internet_20_Link">support@msupply.org.nz</text:a> to see which models have been validated so far.</text:p>
        </text:list-item>
      </text:list>
      <text:h text:style-name="Heading_20_4" text:outline-level="4"><text:bookmark-start text:name="__RefHeading___android_version_5"/><text:bookmark-start text:name="android_version"/>Android version<text:bookmark-end text:name="__RefHeading___android_version_5"/><text:bookmark-end text:name="android_version"/></text:h>
      <text:list text:style-name="List_20_1" text:continue-numbering="false">
        <text:list-item>
          <text:p text:style-name="List_20_1_Content_First"> mSupply may be able to work on older versions of Android, but, for ease of management, <text:span text:style-name="Strong_20_Emphasis">Android 6</text:span> is the lowest acceptable version.  Enrollment and management is even less error prone with <text:span text:style-name="Strong_20_Emphasis">Android 9+</text:span>.</text:p>
        </text:list-item>
        <text:list-item>
          <text:p text:style-name="List_20_1_Content_Last"> Android 9 was released in August 6, 2018.  Why would you be installing hardware that is already several years closer to it's end of service life?</text:p>
        </text:list-item>
      </text:list>
      <text:h text:style-name="Heading_20_4" text:outline-level="4"><text:bookmark-start text:name="__RefHeading___hardware_6"/><text:bookmark-start text:name="hardware"/>Hardware<text:bookmark-end text:name="__RefHeading___hardware_6"/><text:bookmark-end text:name="hardware"/></text:h>
      <text:h text:style-name="Heading_20_5" text:outline-level="5"><text:bookmark-start text:name="__RefHeading___minimum_specifications_7"/><text:bookmark-start text:name="minimum_specifications"/>Minimum specifications<text:bookmark-end text:name="__RefHeading___minimum_specifications_7"/><text:bookmark-end text:name="minimum_specifications"/></text:h>
      <text:list text:style-name="List_20_1" text:continue-numbering="false">
        <text:list-item>
          <text:p text:style-name="List_20_1_Content_First"> Minimum display size: <text:span text:style-name="Strong_20_Emphasis">9.8 inches</text:span> (measured diagonally)   </text:p>
        </text:list-item>
        <text:list-item>
          <text:p text:style-name="List_20_1_Content"> Minimum display resolution: <text:span text:style-name="Strong_20_Emphasis">768 × 1024 pixels</text:span></text:p>
        </text:list-item>
        <text:list-item>
          <text:p text:style-name="List_20_1_Content_Last"> Android Version: <text:span text:style-name="Strong_20_Emphasis">6.0</text:span></text:p>
        </text:list-item>
      </text:list>
      <text:p text:style-name="Text_20_body">But, if the operator's eyesight may be poor, or you will ever be wanting to monitor a fridge at the facility for very little extra cost, consider the…</text:p>
      <text:h text:style-name="Heading_20_5" text:outline-level="5"><text:bookmark-start text:name="__RefHeading___recommended_specification_8"/><text:bookmark-start text:name="recommended_specification"/>Recommended specification<text:bookmark-end text:name="__RefHeading___recommended_specification_8"/><text:bookmark-end text:name="recommended_specification"/></text:h>
      <text:p text:style-name="Text_20_body">If <text:a xlink:type="simple" xlink:href="https://wiki.msupply.foundation/en:mobile:user_guide:vaccine" text:style-name="Internet_20_link" text:visited-style-name="Visited_20_Internet_20_Link">mSupply Vaccine</text:a> or mSupply ColdChain are to be used on the device at any point, the following are required minimum specifications:</text:p>
      <text:list text:style-name="List_20_1" text:continue-numbering="false">
        <text:list-item>
          <text:p text:style-name="List_20_1_Content_First"> Minimum display size: <text:span text:style-name="Strong_20_Emphasis">10.1 inch</text:span> (measured diagonally)</text:p>
        </text:list-item>
        <text:list-item>
          <text:p text:style-name="List_20_1_Content"> Minimum display resolution: <text:span text:style-name="Strong_20_Emphasis">800 x 1280 pixels</text:span></text:p>
        </text:list-item>
        <text:list-item>
          <text:p text:style-name="List_20_1_Content_Last"> Android Version: <text:span text:style-name="Strong_20_Emphasis">8.1</text:span></text:p>
        </text:list-item>
      </text:list>
      <text:p text:style-name="Text_20_body">The device must also be compatible with MDM (Mobile Device Management) software and support google services.  Please contact <text:a xlink:type="simple" xlink:href="https://sussol.net/contact" text:style-name="Internet_20_link" text:visited-style-name="Visited_20_Internet_20_Link">Sustainable Solutions</text:a> or <text:a xlink:type="simple" xlink:href="https://msupply.foundation/#contact" text:style-name="Internet_20_link" text:visited-style-name="Visited_20_Internet_20_Link">mSupply Foundation</text:a> for details.  </text:p>
      <text:h text:style-name="Heading_20_5" text:outline-level="5"><text:bookmark-start text:name="__RefHeading___processor_and_ram_9"/><text:bookmark-start text:name="processor_and_ram"/>Processor and RAM<text:bookmark-end text:name="__RefHeading___processor_and_ram_9"/><text:bookmark-end text:name="processor_and_ram"/></text:h>
      <text:p text:style-name="Text_20_body">These recommended specifications will allow mSupply Mobile to operate well on the device.</text:p>
      <text:list text:style-name="List_20_1" text:continue-numbering="false">
        <text:list-item>
          <text:p text:style-name="List_20_1_Content_First"> <text:span text:style-name="Strong_20_Emphasis">1.5 Gb</text:span> RAM</text:p>
        </text:list-item>
        <text:list-item>
          <text:p text:style-name="List_20_1_Content_Last"> Quad-core 1.3 GHz</text:p>
        </text:list-item>
      </text:list>
      <text:h text:style-name="Heading_20_4" text:outline-level="4"><text:bookmark-start text:name="__RefHeading___how_will_it_connect_to_the_internet_10"/><text:bookmark-start text:name="how_will_it_connect_to_the_internet"/>How will it connect to the internet?<text:bookmark-end text:name="__RefHeading___how_will_it_connect_to_the_internet_10"/><text:bookmark-end text:name="how_will_it_connect_to_the_internet"/></text:h>
      <text:p text:style-name="Text_20_body">The most challenging aspect of any remote data recording solution is management of the internet connection.    It may be worth procuring devices that are <text:span text:style-name="Strong_20_Emphasis">mobile data enabled (3G minimum)</text:span>, at least to allow future flexibility.  But that doesn't answer the harder questions:</text:p>
      <text:list text:style-name="List_20_1" text:continue-numbering="false">
        <text:list-item>
          <text:p text:style-name="List_20_1_Content_First"> Who is responsible for keeping the device connected?</text:p>
        </text:list-item>
        <text:list-item>
          <text:p text:style-name="List_20_1_Content"> Who pays for it?</text:p>
        </text:list-item>
        <text:list-item>
          <text:p text:style-name="List_20_1_Content"> What happens when the bill isn't paid?</text:p>
        </text:list-item>
        <text:list-item>
          <text:p text:style-name="List_20_1_Content_Last"> What happens when a generous data cap is exceeded and the internet connection is down?  (Somebody may have removed the SIM from the device and placed it in another device…)</text:p>
        </text:list-item>
      </text:list>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Most officers in charge of an mSupply Mobile device are capable of keeping their personal cellular mobile device connected to the internet, at least occasionally, which is all that mSupply Mobile needs.  An officer could be happy to receive a nominal monthly fee to <text:a xlink:type="simple" xlink:href="https://en.wikipedia.org/wiki/Tethering" text:style-name="Internet_20_link" text:visited-style-name="Visited_20_Internet_20_Link">tether</text:a> the mSupply Mobile device to their personal cellular device hotspot and data.  This fee might only be payable if the officer meets certain pre-agreed KPIs such as:</text:p><text:list text:style-name="List_20_1" text:continue-numbering="false"><text:list-item><text:p text:style-name="List_20_1_Content_First"> Ensuring device has connecting to the internet at least, say, once per week,</text:p></text:list-item><text:list-item><text:p text:style-name="List_20_1_Content"> Conducting stocktakes</text:p></text:list-item><text:list-item><text:p text:style-name="List_20_1_Content"> placing internal orders</text:p></text:list-item><text:list-item><text:p text:style-name="List_20_1_Content"> processing supplier invoices</text:p></text:list-item><text:list-item><text:p text:style-name="List_20_1_Content_Last"> others …</text:p></text:list-item></text:list><text:p text:style-name="Text_20_body">Of course, such an arrangement would still require management…</text:p></table:table-cell></table:table-row></table:table></draw:text-box></draw:frame></text:p>
      <text:h text:style-name="Heading_20_3" text:outline-level="3"><text:bookmark-start text:name="__RefHeading___configuration_on_the_msupply_server_11"/><text:bookmark-start text:name="configuration_on_the_msupply_server"/>Configuration on the mSupply Server<text:bookmark-end text:name="__RefHeading___configuration_on_the_msupply_server_11"/><text:bookmark-end text:name="configuration_on_the_msupply_server"/></text:h>
      <text:p text:style-name="Text_20_body">Before using mSupply Mobile, the mSupply central server needs to be configured for it - refer to <text:a xlink:type="simple" xlink:href="https://docs.msupply.org.nz/faq:what_do_i_need_to_setup_msupply_mobile_on_a_tablet" text:style-name="Internet_20_link" text:visited-style-name="Visited_20_Internet_20_Link">the mSupply User Guide</text:a> for details.</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If you are upgrading an existing mSupply Mobile device to version 2.0.0, there are a few changes that need to be made to your mSupply Desktop/Server:</text:p><text:list text:style-name="List_20_1" text:continue-numbering="false"><text:list-item><text:p text:style-name="List_20_1_Content_First"> Upgrade to mSupply Server v3.83 or higher</text:p></text:list-item><text:list-item><text:p text:style-name="List_20_1_Content"> Set Visibility for Supplying Stores (including main Supplying Store)</text:p></text:list-item><text:list-item><text:p text:style-name="List_20_1_Content"> Add a new Supplier as facility (External Supplier) and make it visible in mobile store</text:p></text:list-item><text:list-item><text:p text:style-name="List_20_1_Content_Last"> Set all other mobile/desktop stores that current mobile store needs to interact with (send/receive Requisition, send/receive Invoices) as 'transfers' in store/synchroniser (this needs to be done by your mSupply team)</text:p></text:list-item></text:list></table:table-cell></table:table-row></table:table></draw:text-box></draw:frame></text:p>
      <text:h text:style-name="Heading_20_3" text:outline-level="3"><text:bookmark-start text:name="__RefHeading___installation_12"/><text:bookmark-start text:name="installation"/>Installation<text:bookmark-end text:name="__RefHeading___installation_12"/><text:bookmark-end text:name="installation"/></text:h>
      <text:p text:style-name="Text_20_body">You can download the latest version of mSupply Mobile from GitHub <text:a xlink:type="simple" xlink:href="https://github.com/openmsupply/mobile/releases" text:style-name="Internet_20_link" text:visited-style-name="Visited_20_Internet_20_Link">here</text:a></text:p>
      <text:h text:style-name="Heading_20_3" text:outline-level="3"><text:bookmark-start text:name="__RefHeading___connecting_to_the_central_server_13"/><text:bookmark-start text:name="connecting_to_the_central_server"/>Connecting to the central server<text:bookmark-end text:name="__RefHeading___connecting_to_the_central_server_13"/><text:bookmark-end text:name="connecting_to_the_central_server"/></text:h>
      <text:p text:style-name="Text_20_body">After the mSupply Mobile is installed on your tablet and you've started it, you need to enter the 'site' credentials (user name and password) and the URL for the mSupply server that will hold the data generated by the tablet.</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list text:style-name="List_20_1" text:continue-numbering="false"><text:list-item><text:p text:style-name="List_20_1_Content_First"> Be careful to enter the correct credentials here.  If you fail to enter it three times in a row, you will be locked out from trying again for 1 hour!</text:p></text:list-item><text:list-item><text:p text:style-name="List_20_1_Content_Last"> Android auto-correct may try to add a space after each word.  This will result in incorrect credentials being entered.</text:p></text:list-item></text:list></table:table-cell></table:table-row></table:table></draw:text-box></draw:frame></text:p>
      <text:h text:style-name="Heading_20_3" text:outline-level="3"><text:bookmark-start text:name="__RefHeading___logging_in_14"/><text:bookmark-start text:name="logging_in"/>Logging in<text:bookmark-end text:name="__RefHeading___logging_in_14"/><text:bookmark-end text:name="logging_in"/></text:h>
      <text:p text:style-name="Text_20_body">After the device has synced to the central server you will see the login screen:</text:p>
      <text:p text:style-name="Text_20_body"><draw:frame draw:style-name="mediacenter" draw:name="2" text:anchor-type="paragraph" draw:z-index="2" svg:width="13.229166666667cm" svg:height="8.5195833333333cm"><draw:image xlink:href="Pictures/29b551975e048a1fed17d3b8d89bb949.jpg" xlink:type="simple" xlink:show="embed" xlink:actuate="onLoad"/></draw:frame></text:p>
      <text:h text:style-name="Heading_20_4" text:outline-level="4"><text:bookmark-start text:name="__RefHeading___selecting_the_language_15"/><text:bookmark-start text:name="selecting_the_language"/>Selecting the language<text:bookmark-end text:name="__RefHeading___selecting_the_language_15"/><text:bookmark-end text:name="selecting_the_language"/></text:h>
      <text:list text:style-name="List_20_1" text:continue-numbering="false">
        <text:list-item>
          <text:p text:style-name="LastListParagraph_List_20_1_Content_First"> The first thing to do is to choose your preferred language by clicking <text:span text:style-name="Strong_20_Emphasis">Language</text:span> at the bottom left of the screen. For example, if your first language is <text:a xlink:type="simple" xlink:href="https://en.wikipedia.org/wiki/Tetum_language" text:style-name="Internet_20_link" text:visited-style-name="Visited_20_Internet_20_Link">Tetum</text:a>, then you're in luck! - see <text:a xlink:type="simple" xlink:href="https://wiki.msupply.foundation/en:mobile:user_guide:getting_started#tetum" text:style-name="Internet_20_link" text:visited-style-name="Visited_20_Internet_20_Link">below</text:a>.</text:p>
        </text:list-item>
      </text:list>
      <text:p text:style-name="Text_20_body"><draw:frame draw:style-name="mediacenter" draw:name="3" text:anchor-type="paragraph" draw:z-index="3" svg:width="21.166666666667cm" style:rel-width="100%" svg:height="6.9474244359302cm" style:rel-height="scale"><draw:image xlink:href="Pictures/e3ffe0ceac77f5eef0f154e0a19cdaff.png" xlink:type="simple" xlink:show="embed" xlink:actuate="onLoad"/></draw:frame></text:p>
      <text:h text:style-name="Heading_20_4" text:outline-level="4"><text:bookmark-start text:name="__RefHeading___logging_in_the_user_16"/><text:bookmark-start text:name="logging_in_the_user"/>Logging in the user<text:bookmark-end text:name="__RefHeading___logging_in_the_user_16"/><text:bookmark-end text:name="logging_in_the_user"/></text:h>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list text:style-name="List_20_1" text:continue-numbering="false"><text:list-item><text:p text:style-name="LastListParagraph_List_20_1_Content_First"> Users need to be configured on the mSupply central server -refer to <text:a xlink:type="simple" xlink:href="https://docs.msupply.foundation/en:mobile:setup:server_side:users" text:style-name="Internet_20_link" text:visited-style-name="Visited_20_Internet_20_Link">Setting up the Users to access the store</text:a>.</text:p></text:list-item></text:list></table:table-cell></table:table-row></table:table></draw:text-box></draw:frame>Once you have selected the language of your choice, enter the credentials (user name and password) for the store user and tap <text:span text:style-name="Strong_20_Emphasis">Login</text:span></text:p>
      <text:p text:style-name="Text_20_body"><draw:frame draw:style-name="mediacenter" draw:name="4" text:anchor-type="paragraph" draw:z-index="4" svg:width="9.2604166666667cm" svg:height="8.855589708561cm"><draw:image xlink:href="Pictures/3ffd5244155b2f94479f70b1e835ad08.jpg" xlink:type="simple" xlink:show="embed" xlink:actuate="onLoad"/></draw:frame></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list text:style-name="List_20_1" text:continue-numbering="false"><text:list-item><text:p text:style-name="List_20_1_Content_First"> Be careful to enter the correct credentials here.  If you fail to enter it three times in a row, you will be locked out from trying again for 1 hour!</text:p></text:list-item><text:list-item><text:p text:style-name="List_20_1_Content_Last"> Android auto-correct may try to add a space after each word.  This will result in incorrect credentials being entered.</text:p></text:list-item></text:list></table:table-cell></table:table-row></table:table></draw:text-box></draw:frame><draw:frame draw:style-name="PluginODTAutoStyle_Frame_21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After 3 minutes of not using the app (either it is in the background, or the app is asleep), you will be logged out.</text:p></table:table-cell></table:table-row></table:table></draw:text-box></draw:frame></text:p>
      <text:h text:style-name="Heading_20_3" text:outline-level="3"><text:bookmark-start text:name="__RefHeading___main_screen_17"/><text:bookmark-start text:name="main_screen"/>Main screen<text:bookmark-end text:name="__RefHeading___main_screen_17"/><text:bookmark-end text:name="main_screen"/></text:h>
      <text:p text:style-name="Text_20_body">This brings us to the main screen. We will be returning to the main screen a lot as we use mSupply Mobile, so it's important to understand the main functions. Let's go through them one by one.</text:p>
      <text:p text:style-name="Text_20_body"><draw:frame draw:style-name="mediacenter" draw:name="5" text:anchor-type="paragraph" draw:z-index="5" svg:width="15.875cm" svg:height="9.0776933701657cm"><draw:image xlink:href="Pictures/7fc81365bf917454fea0f94e58999047.png" xlink:type="simple" xlink:show="embed" xlink:actuate="onLoad"/></draw:frame></text:p>
      <text:h text:style-name="Heading_20_4" text:outline-level="4"><text:bookmark-start text:name="__RefHeading___icon_badges_18"/><text:bookmark-start text:name="icon_badges"/>Icon badges<text:bookmark-end text:name="__RefHeading___icon_badges_18"/><text:bookmark-end text:name="icon_badges"/></text:h>
      <text:p text:style-name="Text_20_body"><text:a xlink:type="simple" xlink:href="https://www.leanplum.com/blog/what-are-app-icon-badges/" text:style-name="Internet_20_link" text:visited-style-name="Visited_20_Internet_20_Link">Icon badges</text:a> (orange circle with a number) indicate there are unfinalised transactions requiring attention. Click a badge for a description. Badges will automatically disappear when there are no unfinalised transactions remaining.</text:p>
      <text:p text:style-name="Text_20_body"><draw:frame draw:style-name="mediacenter" draw:name="6" text:anchor-type="paragraph" draw:z-index="6" svg:width="15.875cm" svg:height="9.0051169590643cm"><draw:image xlink:href="Pictures/4af6e893845b0fcee9216c74cb40cc3d.png" xlink:type="simple" xlink:show="embed" xlink:actuate="onLoad"/></draw:frame></text:p>
      <text:h text:style-name="Heading_20_4" text:outline-level="4"><text:bookmark-start text:name="__RefHeading___sync_19"/><text:bookmark-start text:name="sync"/>Sync<text:bookmark-end text:name="__RefHeading___sync_19"/><text:bookmark-end text:name="sync"/></text:h>
      <text:p text:style-name="Text_20_body"><draw:frame draw:style-name="PluginODTAutoStyle_Frame_25_text_frame" draw:name="Frame7" text:anchor-type="paragraph" svg:width="289.134pt" draw:z-index="0" svg:min-height="1cm"><draw:text-box><table:table table:style-name="Table"><table:table-column table:style-name="odt_auto_style_table_column_7_1"/><table:table-row><table:table-cell office:value-type="string" table:style-name="tablecell"><text:list text:style-name="List_20_1" text:continue-numbering="false"><text:list-item><text:p text:style-name="List_20_1_Content_First"> mSupply Mobile will attempt to sync to the Primary server at regular intervals.</text:p></text:list-item><text:list-item><text:p text:style-name="List_20_1_Content"> The default sync interval is 10 minutes.</text:p></text:list-item><text:list-item><text:p text:style-name="List_20_1_Content_Last"> The interval between these attempts (the sync interval) can be configured to be from 1 minute to 10 minutes by <text:a xlink:type="simple" xlink:href="https://wiki.msupply.foundation/en:mobile:user_guide:mobile_settings#editing_the_sync_interval" text:style-name="Internet_20_link" text:visited-style-name="Visited_20_Internet_20_Link">Editing the Sync Interval</text:a>.</text:p></text:list-item></text:list></table:table-cell></table:table-row></table:table></draw:text-box></draw:frame>A link on the top right of the screen shows the <text:span text:style-name="Strong_20_Emphasis">Sync Status</text:span>.</text:p>
      <text:p text:style-name="Text_20_body"><draw:frame draw:style-name="mediacenter" draw:name="7" text:anchor-type="paragraph" draw:z-index="7" svg:width="8.969375cm" svg:height="5.6091666666667cm"><draw:image xlink:href="Pictures/aed333b9d8742d5d13fc0f5ba07b981a.jpg" xlink:type="simple" xlink:show="embed" xlink:actuate="onLoad"/></draw:frame></text:p>
      <text:p text:style-name="Text_20_body">Clicking this link will take you to a page where you can choose to do a manual sync if you want to re-sync in-between the automatic syncs.  </text:p>
      <text:p text:style-name="Text_20_body"><draw:frame draw:style-name="mediacenter" draw:name="8" text:anchor-type="paragraph" draw:z-index="8" svg:width="12.567708333333cm" svg:height="8.3872916666667cm"><draw:image xlink:href="Pictures/18ed0540d0353c51cb346298cd56aee9.jpg" xlink:type="simple" xlink:show="embed" xlink:actuate="onLoad"/></draw:frame></text:p>
      <text:p text:style-name="Text_20_body">You can close this page by clicking the cross on the top right.</text:p>
      <text:h text:style-name="Heading_20_4" text:outline-level="4"><text:bookmark-start text:name="__RefHeading___settings_20"/><text:bookmark-start text:name="settings"/>Settings<text:bookmark-end text:name="__RefHeading___settings_20"/><text:bookmark-end text:name="settings"/></text:h>
      <text:p text:style-name="Text_20_body">Users with the appropriate permissions can access the mobile <text:span text:style-name="Strong_20_Emphasis"><text:a xlink:type="simple" xlink:href="https://wiki.msupply.foundation/en:mobile:user_guide:mobile_settings" text:style-name="Internet_20_link" text:visited-style-name="Visited_20_Internet_20_Link">Settings</text:a></text:span> on the bottom right of the screen.</text:p>
      <text:p text:style-name="Text_20_body"><draw:frame draw:style-name="mediacenter" draw:name="9" text:anchor-type="paragraph" draw:z-index="9" svg:width="15.875cm" svg:height="9.0776933701657cm"><draw:image xlink:href="Pictures/4407ec57092fc25e4de1869ea39988f0.png" xlink:type="simple" xlink:show="embed" xlink:actuate="onLoad"/></draw:frame></text:p>
      <text:h text:style-name="Heading_20_4" text:outline-level="4"><text:bookmark-start text:name="__RefHeading___logging_out_21"/><text:bookmark-start text:name="logging_out"/>Logging out<text:bookmark-end text:name="__RefHeading___logging_out_21"/><text:bookmark-end text:name="logging_out"/></text:h>
      <text:p text:style-name="Text_20_body">To log out, click the <text:span text:style-name="Strong_20_Emphasis">Log Out</text:span> button on the bottom left of the screen.</text:p>
      <text:p text:style-name="Text_20_body"><draw:frame draw:style-name="mediacenter" draw:name="10" text:anchor-type="paragraph" draw:z-index="10" svg:width="15.875cm" svg:height="9.0776933701657cm"><draw:image xlink:href="Pictures/e759be6e15643928802f5acd48f34b11.png" xlink:type="simple" xlink:show="embed" xlink:actuate="onLoad"/></draw:frame></text:p>
      <text:h text:style-name="Heading_20_4" text:outline-level="4"><text:bookmark-start text:name="__RefHeading___customers_22"/><text:bookmark-start text:name="customers"/>Customers<text:bookmark-end text:name="__RefHeading___customers_22"/><text:bookmark-end text:name="customers"/></text:h>
      <text:p text:style-name="Text_20_body"><draw:frame draw:style-name="medialeft" draw:name="11" text:anchor-type="paragraph" draw:z-index="11" svg:width="3.2014583333333cm" svg:height="2.38125cm"><draw:image xlink:href="Pictures/c18cbba1dda375bae17c819fef4b2e48.png" xlink:type="simple" xlink:show="embed" xlink:actuate="onLoad"/></draw:frame>  The <text:span text:style-name="Strong_20_Emphasis">Customers</text:span> area is for all the stock that goes OUT of your facility. Customers can be <text:span text:style-name="Strong_20_Emphasis">other facilities</text:span> you supply, <text:span text:style-name="Strong_20_Emphasis">doctors and nurses</text:span> doing outreach tours, or <text:span text:style-name="Strong_20_Emphasis">individual patients</text:span>.</text:p>
      <text:p text:style-name="Text_20_body"><draw:frame draw:style-name="media" draw:name="12" text:anchor-type="as-char" draw:z-index="12" svg:width="3.01625cm" svg:height="0.89958333333333cm"><draw:image xlink:href="Pictures/1234d2d528c5aeb9014cd137ec9fc1a8.jpg" xlink:type="simple" xlink:show="embed" xlink:actuate="onLoad"/></draw:frame> The <text:span text:style-name="Strong_20_Emphasis">Customer Invoices</text:span> button shows a list of orders sent TO your customers and allows you to create new ones.</text:p>
      <text:p text:style-name="Text_20_body"><draw:frame draw:style-name="media" draw:name="13" text:anchor-type="as-char" draw:z-index="13" svg:width="3.01625cm" svg:height="0.89958333333333cm"><draw:image xlink:href="Pictures/678df3a7442a17b7242bf6121087e68f.jpg" xlink:type="simple" xlink:show="embed" xlink:actuate="onLoad"/></draw:frame> The <text:span text:style-name="Strong_20_Emphasis">Customer Requisitions</text:span> button shows a list of orders placed BY customers requesting stock from your store. </text:p>
      <text:h text:style-name="Heading_20_4" text:outline-level="4"><text:bookmark-start text:name="__RefHeading___suppliers_23"/><text:bookmark-start text:name="suppliers"/>Suppliers<text:bookmark-end text:name="__RefHeading___suppliers_23"/><text:bookmark-end text:name="suppliers"/></text:h>
      <text:p text:style-name="Text_20_body"><draw:frame draw:style-name="medialeft" draw:name="14" text:anchor-type="paragraph" draw:z-index="14" svg:width="2.8045833333333cm" svg:height="2.6722916666667cm"><draw:image xlink:href="Pictures/29dea2cda7000e780637fee5ba63b8ff.png" xlink:type="simple" xlink:show="embed" xlink:actuate="onLoad"/></draw:frame> The <text:span text:style-name="Strong_20_Emphasis">Suppliers</text:span> area shows orders that you have placed and received for <text:span text:style-name="Strong_20_Emphasis">your own stock</text:span>. Usually, you will only have ONE supplier (a medical store or other healthcare facility) and this will be pre-programmed for you. </text:p>
      <text:p text:style-name="Text_20_body"><draw:frame draw:style-name="media" draw:name="15" text:anchor-type="as-char" draw:z-index="15" svg:width="3.01625cm" svg:height="0.89958333333333cm"><draw:image xlink:href="Pictures/b9c3c6d0f6153de332879f500f9df959.jpg" xlink:type="simple" xlink:show="embed" xlink:actuate="onLoad"/></draw:frame> The <text:span text:style-name="Strong_20_Emphasis">Supplier Invoices</text:span> button shows a list of orders you have <text:span text:style-name="Strong_20_Emphasis">received</text:span> or are waiting to receive.</text:p>
      <text:p text:style-name="Text_20_body"><draw:frame draw:style-name="media" draw:name="16" text:anchor-type="as-char" draw:z-index="16" svg:width="3.01625cm" svg:height="0.89958333333333cm"><draw:image xlink:href="Pictures/470b344687afa4833c6b9eafb828f076.jpg" xlink:type="simple" xlink:show="embed" xlink:actuate="onLoad"/></draw:frame> The <text:span text:style-name="Strong_20_Emphasis">Supplier Requisitions</text:span> button allows you to <text:span text:style-name="Strong_20_Emphasis">place an order</text:span> and shows a list of orders you have already placed.</text:p>
      <text:h text:style-name="Heading_20_4" text:outline-level="4"><text:bookmark-start text:name="__RefHeading___stock_24"/><text:bookmark-start text:name="stock"/>Stock<text:bookmark-end text:name="__RefHeading___stock_24"/><text:bookmark-end text:name="stock"/></text:h>
      <text:p text:style-name="Text_20_body"><draw:frame draw:style-name="medialeft" draw:name="17" text:anchor-type="paragraph" draw:z-index="17" svg:width="3.4395833333333cm" svg:height="2.6458333333333cm"><draw:image xlink:href="Pictures/5ed7b0084e27c60c4da8cb1855570da9.png" xlink:type="simple" xlink:show="embed" xlink:actuate="onLoad"/></draw:frame> The <text:span text:style-name="Strong_20_Emphasis">Stock</text:span> section is used to manage the stock in your store. </text:p>
      <text:p text:style-name="Text_20_body"><draw:frame draw:style-name="media" draw:name="18" text:anchor-type="as-char" draw:z-index="18" svg:width="3.01625cm" svg:height="0.89958333333333cm"><draw:image xlink:href="Pictures/750dbd3ecc4882e03c2870e50853e5ef.jpg" xlink:type="simple" xlink:show="embed" xlink:actuate="onLoad"/></draw:frame> The <text:span text:style-name="Strong_20_Emphasis">Current Stock</text:span> button allows you to easily see how much stock you have on hand (<text:span text:style-name="Emphasis">“How many paracetamol tablets do I have?”</text:span>), search for an individual item, or check expiry dates. </text:p>
      <text:p text:style-name="Text_20_body"><draw:frame draw:style-name="media" draw:name="19" text:anchor-type="as-char" draw:z-index="19" svg:width="3.01625cm" svg:height="0.89958333333333cm"><draw:image xlink:href="Pictures/c4395f70eff150d26bcd403622af9c17.jpg" xlink:type="simple" xlink:show="embed" xlink:actuate="onLoad"/></draw:frame> The <text:span text:style-name="Strong_20_Emphasis">Stocktakes</text:span> button allows you to do a stocktake on all items or a small selection of items and shows you a list of all previous stocktakes. You can also use this area to update the stock levels of an item when you realise there is a mistake.                     </text:p>
      <text:h text:style-name="Heading_20_3" text:outline-level="3"><text:bookmark-start text:name="__RefHeading___tetum_25"/><text:bookmark-start text:name="tetum"/>Tetum<text:bookmark-end text:name="__RefHeading___tetum_25"/><text:bookmark-end text:name="tetum"/></text:h>
      <text:p text:style-name="Text_20_body">And here is the main screen in Tetum!
<draw:frame draw:style-name="mediacenter" draw:name="20" text:anchor-type="paragraph" draw:z-index="20" svg:width="18.520833333333cm" style:rel-width="100%" svg:height="12.422972051806cm" style:rel-height="scale"><draw:image xlink:href="Pictures/7551652843d61d407b5fb3068c70a62e.jpg" xlink:type="simple" xlink:show="embed" xlink:actuate="onLoad"/></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text:a xlink:type="simple" xlink:href="https://wiki.msupply.foundation/en:mobile:user_guide" text:style-name="Internet_20_link" text:visited-style-name="Visited_20_Internet_20_Link">Userguide - mSupply Mobile</text:a></text:span> | | Next: <text:span text:style-name="Strong_20_Emphasis"><text:a xlink:type="simple" xlink:href="https://wiki.msupply.foundation/en:mobile:user_guide:customer_inv" text:style-name="Internet_20_link" text:visited-style-name="Visited_20_Internet_20_Link">Customer Invoices</text:a></text:span> </text:span>  </text:p>
          </table:table-cell>
        </table:table-row>
      </table:table>
      <table:table table:style-name="Table">
        <table:table-column/>
        <table:table-row>
          <table:table-cell office:value-type="string" table:style-name="tablecell">
            <text:p text:style-name="tablealigncenter">  <text:span text:style-name="Emphasis">Return to <text:a xlink:type="simple" xlink:href="https://wiki.msupply.foundation/en:mobile:setup:start" text:style-name="Internet_20_link" text:visited-style-name="Visited_20_Internet_20_Link">Setting up mSupply Mobile</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en:mobile:setup:device_side</dc:title>
  </office:meta>
</office:document-meta>
</file>