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d741b8adcc0954a9f6c0c47a3706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10.583333333333cm" svg:height="3.7155407710679cm"><draw:image xlink:href="Pictures/55d741b8adcc0954a9f6c0c47a37063d.png" xlink:type="simple" xlink:show="embed" xlink:actuate="onLoad"/></draw:frame></text:p>
      <text:p text:style-name="Horizontal_20_Line"/>
      <text:h text:style-name="Heading_20_1" text:outline-level="1"><text:bookmark text:name="en:mobile:download"/><text:bookmark-start text:name="__RefHeading___download_msupply_mobile_1"/><text:bookmark-start text:name="download_msupply_mobile"/>Download mSupply Mobile<text:bookmark-end text:name="__RefHeading___download_msupply_mobile_1"/><text:bookmark-end text:name="download_msupply_mobile"/></text:h>
      <text:p text:style-name="Text_20_body">Mobile releases are available for download on <text:span text:style-name="Strong_20_Emphasis"><text:a xlink:type="simple" xlink:href="https://github.com/openmsupply/mobile/releases" text:style-name="Internet_20_link" text:visited-style-name="Visited_20_Internet_20_Link">GitHub</text:a></text:span></text:p>
      <text:h text:style-name="Heading_20_1" text:outline-level="1"><text:bookmark-start text:name="__RefHeading___version_history_summary_2"/><text:bookmark-start text:name="version_history_summary"/>Version History Summary<text:bookmark-end text:name="__RefHeading___version_history_summary_2"/><text:bookmark-end text:name="version_history_summary"/></text:h>
      <text:p text:style-name="Text_20_body">Detailed release notes with more comprehensive feature/bug lists are available GitHub on the download link above. 
A high level summary has been included here for those looking for a quick reference guide on when major features were introduced to mSupply mobile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elease Date </text:p>
          </table:table-cell>
          <table:table-cell office:value-type="string" table:style-name="tableheader">
            <text:p text:style-name="Table_20_Heading"> Major Version #      </text:p>
          </table:table-cell>
          <table:table-cell office:value-type="string" table:style-name="tableheader">
            <text:p text:style-name="Table_20_Heading"> Key Major Features       </text:p>
          </table:table-cell>
          <table:table-cell office:value-type="string" table:style-name="tableheader">
            <text:p text:style-name="Table_20_Heading"> Release Notes / Download Link          </text:p>
          </table:table-cell>
        </table:table-row>
        <table:table-row>
          <table:table-cell office:value-type="string" table:style-name="tablecell">
            <text:p text:style-name="tablealignleft"> 01/04/2021 </text:p>
          </table:table-cell>
          <table:table-cell office:value-type="string" table:style-name="tablecell">
            <text:p text:style-name="tablealignleft"> 8.0.0    </text:p>
          </table:table-cell>
          <table:table-cell office:value-type="string" table:style-name="tablecell">
            <text:p text:style-name="tablealignleft"> Vaccine dispensing, adverse drug reactions, configurable logout/sync interval     </text:p>
          </table:table-cell>
          <table:table-cell office:value-type="string" table:style-name="tablecell">
            <text:p text:style-name="tablealignleft"> <text:a xlink:type="simple" xlink:href="https://github.com/openmsupply/mobile/releases/tag/v8.0.0" text:style-name="Internet_20_link" text:visited-style-name="Visited_20_Internet_20_Link">v8.0.0 Release</text:a>        </text:p>
          </table:table-cell>
        </table:table-row>
        <table:table-row>
          <table:table-cell office:value-type="string" table:style-name="tablecell">
            <text:p text:style-name="tablealignleft"> 16/03/2021 </text:p>
          </table:table-cell>
          <table:table-cell office:value-type="string" table:style-name="tablecell">
            <text:p text:style-name="tablealignleft"> 7.0.0    </text:p>
          </table:table-cell>
          <table:table-cell office:value-type="string" table:style-name="tablecell">
            <text:p text:style-name="tablealignleft"> Cold chain monitoring in mobile </text:p>
          </table:table-cell>
          <table:table-cell office:value-type="string" table:style-name="tablecell">
            <text:p text:style-name="tablealignleft"> <text:a xlink:type="simple" xlink:href="https://github.com/openmsupply/mobile/releases/tag/v7.0.0" text:style-name="Internet_20_link" text:visited-style-name="Visited_20_Internet_20_Link">v7.0.0 Release</text:a> </text:p>
          </table:table-cell>
        </table:table-row>
        <table:table-row>
          <table:table-cell office:value-type="string" table:style-name="tablecell">
            <text:p text:style-name="tablealignleft"> 27/11/2020 </text:p>
          </table:table-cell>
          <table:table-cell office:value-type="string" table:style-name="tablecell">
            <text:p text:style-name="tablealignleft"> 6.0.0    </text:p>
          </table:table-cell>
          <table:table-cell office:value-type="string" table:style-name="tablecell">
            <text:p text:style-name="tablealignleft"> Program based customer requisitions     </text:p>
          </table:table-cell>
          <table:table-cell office:value-type="string" table:style-name="tablecell">
            <text:p text:style-name="tablealignleft"> <text:a xlink:type="simple" xlink:href="https://github.com/openmsupply/mobile/releases/tag/v6.0.0" text:style-name="Internet_20_link" text:visited-style-name="Visited_20_Internet_20_Link">v6.0.0 Release</text:a>        </text:p>
          </table:table-cell>
        </table:table-row>
        <table:table-row>
          <table:table-cell office:value-type="string" table:style-name="tablecell">
            <text:p text:style-name="tablealignleft"> 12/05/2020 </text:p>
          </table:table-cell>
          <table:table-cell office:value-type="string" table:style-name="tablecell">
            <text:p text:style-name="tablealignleft"> 5.0.0    </text:p>
          </table:table-cell>
          <table:table-cell office:value-type="string" table:style-name="tablecell">
            <text:p text:style-name="tablealignleft"> Dispensing enhancements     </text:p>
          </table:table-cell>
          <table:table-cell office:value-type="string" table:style-name="tablecell">
            <text:p text:style-name="tablealignleft"> <text:a xlink:type="simple" xlink:href="https://github.com/openmsupply/mobile/releases/tag/v5.0.0" text:style-name="Internet_20_link" text:visited-style-name="Visited_20_Internet_20_Link">v5.0.0 Release</text:a>        </text:p>
          </table:table-cell>
        </table:table-row>
      </table:table>
      <text:p text:style-name="Text_20_body">Please refer to the <text:a xlink:type="simple" xlink:href="https://docs.msupply.foundation/en:mobile:what_is_msupply_mobile#compatibility_between_msupply_mobile_msupply_desktop" text:style-name="Internet_20_link" text:visited-style-name="Visited_20_Internet_20_Link">what is msupply mobile page</text:a> for details on version compatibility between mSupply Desktop and mSupply mob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mobile:download</dc:title>
  </office:meta>
</office:document-meta>
</file>