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62fb357b8654120da76b58ecaf4061c.png"/>
  <manifest:file-entry manifest:media-type="image/png" manifest:full-path="Pictures/f50b83fcb5c928b97e0e01bd77f1eac2.png"/>
  <manifest:file-entry manifest:media-type="image/png" manifest:full-path="Pictures/6cdcb11cd5be0954803e38b981fbd32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n:cold_chain:msupply_integration"/><text:bookmark-start text:name="__RefHeading___msupply_desktop_integration_1"/><text:bookmark-start text:name="msupply_desktop_integration"/>mSupply Desktop Integration<text:bookmark-end text:name="__RefHeading___msupply_desktop_integration_1"/><text:bookmark-end text:name="msupply_desktop_integration"/></text:h>
      <text:h text:style-name="Heading_20_3" text:outline-level="3"><text:bookmark-start text:name="__RefHeading___prerequisites_2"/><text:bookmark-start text:name="prerequisites"/>Prerequisites<text:bookmark-end text:name="__RefHeading___prerequisites_2"/><text:bookmark-end text:name="prerequisites"/></text:h>
      <text:p text:style-name="Text_20_body">Minimum (BlueMaestro syncing with mSupply Desktop):</text:p>
      <text:list text:style-name="List_20_1" text:continue-numbering="false">
        <text:list-item>
          <text:p text:style-name="List_20_1_Content_First"> mSupply cold chain app version: 0.4.2 recommended</text:p>
        </text:list-item>
        <text:list-item>
          <text:p text:style-name="List_20_1_Content_Last"> mSupply Desktop version: V5-04-00 or higher recommended</text:p>
        </text:list-item>
      </text:list>
      <text:p text:style-name="Text_20_body">Laird Sensor Support</text:p>
      <text:list text:style-name="List_20_1" text:continue-numbering="false">
        <text:list-item>
          <text:p text:style-name="List_20_1_Content_First"> mSupply cold chain app version: 0.5.0-rc0</text:p>
        </text:list-item>
        <text:list-item>
          <text:p text:style-name="List_20_1_Content_Last"> Minimum mSupply Desktop version: V5-07-00-RC41</text:p>
        </text:list-item>
      </text:list>
      <text:h text:style-name="Heading_20_3" text:outline-level="3"><text:bookmark-start text:name="__RefHeading___msupply_desktop_setup_steps_3"/><text:bookmark-start text:name="msupply_desktop_setup_steps"/>mSupply Desktop Setup Steps<text:bookmark-end text:name="__RefHeading___msupply_desktop_setup_steps_3"/><text:bookmark-end text:name="msupply_desktop_setup_steps"/></text:h>
      <text:p text:style-name="Text_20_body">Instructions on the server side setup are located on the <text:a xlink:type="simple" xlink:href="https://docs.msupply.org.nz/cold_chain_equipment:configure_coldchain_app_on_desktop" text:style-name="Internet_20_link" text:visited-style-name="Visited_20_Internet_20_Link">mSupply Desktop documentation</text:a> site.</text:p>
      <text:h text:style-name="Heading_20_3" text:outline-level="3"><text:bookmark-start text:name="__RefHeading___msupply_cold_chain_setup_steps_4"/><text:bookmark-start text:name="msupply_cold_chain_setup_steps"/>mSupply Cold Chain Setup Steps<text:bookmark-end text:name="__RefHeading___msupply_cold_chain_setup_steps_4"/><text:bookmark-end text:name="msupply_cold_chain_setup_steps"/></text:h>
      <text:p text:style-name="Text_20_body">Navigate to SETTINGS (located at the bottom of the main screen):
<draw:frame draw:style-name="mediacenter" draw:name="  Legend" text:anchor-type="paragraph" draw:z-index="0" svg:width="15.875cm"><draw:text-box><text:p text:style-name="legendcenter"><draw:frame draw:style-name="mediacenter" draw:name=" " text:anchor-type="paragraph" draw:z-index="0" svg:width="15.875cm" svg:height="2.6882151029748cm"><draw:image xlink:href="Pictures/d62fb357b8654120da76b58ecaf4061c.png" xlink:type="simple" xlink:show="embed" xlink:actuate="onLoad"/></draw:frame> </text:p></draw:text-box></draw:frame>
Navigate to SYNC SETTINGS
<draw:frame draw:style-name="mediacenter" draw:name="  Legend" text:anchor-type="paragraph" draw:z-index="0" svg:width="15.875cm"><draw:text-box><text:p text:style-name="legendcenter"><draw:frame draw:style-name="mediacenter" draw:name=" " text:anchor-type="paragraph" draw:z-index="1" svg:width="15.875cm" svg:height="26.458333333333cm"><draw:image xlink:href="Pictures/f50b83fcb5c928b97e0e01bd77f1eac2.png" xlink:type="simple" xlink:show="embed" xlink:actuate="onLoad"/></draw:frame> </text:p></draw:text-box></draw:frame></text:p>
      <text:list text:style-name="List_20_1" text:continue-numbering="false">
        <text:list-item>
          <text:p text:style-name="List_20_1_Content_First"> Put in your store credentials under USERNAME and PASSWORD</text:p>
        </text:list-item>
        <text:list-item>
          <text:p text:style-name="List_20_1_Content"> Add Urls</text:p>
          <text:list text:style-name="List_20_1">
            <text:list-item>
              <text:p text:style-name="List_20_1_Content"> Authentication - example: <text:a xlink:type="simple" xlink:href="http://192.168.4.3:8080/coldchain/v1/login" text:style-name="Internet_20_link" text:visited-style-name="Visited_20_Internet_20_Link">http://192.168.4.3:8080/coldchain/v1/login</text:a></text:p>
            </text:list-item>
            <text:list-item>
              <text:p text:style-name="List_20_1_Content"> Temperature-log - example: <text:a xlink:type="simple" xlink:href="http://192.168.4.3:8080/coldchain/v1/temperature-log" text:style-name="Internet_20_link" text:visited-style-name="Visited_20_Internet_20_Link">http://192.168.4.3:8080/coldchain/v1/temperature-log</text:a></text:p>
            </text:list-item>
            <text:list-item>
              <text:p text:style-name="List_20_1_Content"> Temperature-breach - example: <text:a xlink:type="simple" xlink:href="http://192.168.4.3:8080/coldchain/v1/temperature-breach" text:style-name="Internet_20_link" text:visited-style-name="Visited_20_Internet_20_Link">http://192.168.4.3:8080/coldchain/v1/temperature-breach</text:a></text:p>
            </text:list-item>
            <text:list-item>
              <text:p text:style-name="List_20_1_Content_Last"> Sensor - example: <text:a xlink:type="simple" xlink:href="http://192.168.4.3:8080/coldchain/v1/sensor" text:style-name="Internet_20_link" text:visited-style-name="Visited_20_Internet_20_Link">http://192.168.4.3:8080/coldchain/v1/sensor</text:a></text:p>
            </text:list-item>
          </text:list>
        </text:list-item>
      </text:list>
      <text:p text:style-name="Text_20_body">      <draw:frame draw:style-name="mediacenter" draw:name="  Legend" text:anchor-type="paragraph" draw:z-index="0" svg:width="15.875cm"><draw:text-box><text:p text:style-name="legendcenter"><draw:frame draw:style-name="mediacenter" draw:name=" " text:anchor-type="paragraph" draw:z-index="2" svg:width="15.875cm" svg:height="25.4cm"><draw:image xlink:href="Pictures/6cdcb11cd5be0954803e38b981fbd32f.png" xlink:type="simple" xlink:show="embed" xlink:actuate="onLoad"/></draw:frame> </text:p></draw:text-box></draw:frame></text:p>
      <text:list text:style-name="List_20_1" text:continue-numbering="false">
        <text:list-item>
          <text:p text:style-name="LastListParagraph_List_20_1_Content_First"> The tablet will push data into the server every 1-2 minutes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en:cold_chain:msupply_integration</dc:title>
  </office:meta>
</office:document-meta>
</file>