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ae846b155bbfefd6036123cdf88dbff.png"/>
  <manifest:file-entry manifest:media-type="image/png" manifest:full-path="Pictures/da6ae56945dd7a19904c151321e5171c.png"/>
  <manifest:file-entry manifest:media-type="image/png" manifest:full-path="Pictures/df314552eae5221c9d519cae4681a407.png"/>
  <manifest:file-entry manifest:media-type="image/png" manifest:full-path="Pictures/dc52e74e0cdaf8658497d42e2048d1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ld_chain:dashboard"/><text:bookmark-start text:name="__RefHeading___dashboard_1"/><text:bookmark-start text:name="dashboard"/>Dashboard<text:bookmark-end text:name="__RefHeading___dashboard_1"/><text:bookmark-end text:name="dashboard"/></text:h>
      <text:p text:style-name="Text_20_body">These queries generally need to be set up by an administrator but have been included here as a reference to demonstrate some of the mSupply cold chain data that can be made available on the <text:a xlink:type="simple" xlink:href="https://wiki.msupply.foundation/en:dashboard" text:style-name="Internet_20_link" text:visited-style-name="Visited_20_Internet_20_Link">mSupply Dashboard</text:a>.</text:p>
      <text:h text:style-name="Heading_20_2" text:outline-level="2"><text:bookmark-start text:name="__RefHeading___sensor_graph_2"/><text:bookmark-start text:name="sensor_graph"/>Sensor Graph<text:bookmark-end text:name="__RefHeading___sensor_graph_2"/><text:bookmark-end text:name="sensor_graph"/></text:h>
      <text:p text:style-name="Text_20_body"><draw:frame draw:style-name="mediacenter" draw:name="  Legend" text:anchor-type="paragraph" draw:z-index="0" svg:width="15.875cm"><draw:text-box><text:p text:style-name="legendcenter"><draw:frame draw:style-name="mediacenter" draw:name=" " text:anchor-type="paragraph" draw:z-index="0" svg:width="15.875cm" svg:height="8.092529296875cm"><draw:image xlink:href="Pictures/1ae846b155bbfefd6036123cdf88dbff.png" xlink:type="simple" xlink:show="embed" xlink:actuate="onLoad"/></draw:frame> </text:p></draw:text-box></draw:frame></text:p>
      <text:h text:style-name="Heading_20_2" text:outline-level="2"><text:bookmark-start text:name="__RefHeading___unacknowledged_breaches_3"/><text:bookmark-start text:name="unacknowledged_breaches"/>Unacknowledged Breaches<text:bookmark-end text:name="__RefHeading___unacknowledged_breaches_3"/><text:bookmark-end text:name="unacknowledged_breaches"/></text:h>
      <text:p text:style-name="Text_20_body"><draw:frame draw:style-name="mediacenter" draw:name="  Legend" text:anchor-type="paragraph" draw:z-index="0" svg:width="15.875cm"><draw:text-box><text:p text:style-name="legendcenter"><draw:frame draw:style-name="mediacenter" draw:name=" " text:anchor-type="paragraph" draw:z-index="1" svg:width="15.875cm" svg:height="8.278564453125cm"><draw:image xlink:href="Pictures/da6ae56945dd7a19904c151321e5171c.png" xlink:type="simple" xlink:show="embed" xlink:actuate="onLoad"/></draw:frame> </text:p></draw:text-box></draw:frame></text:p>
      <text:h text:style-name="Heading_20_2" text:outline-level="2"><text:bookmark-start text:name="__RefHeading___batches_affected_4"/><text:bookmark-start text:name="batches_affected"/>Batches affected<text:bookmark-end text:name="__RefHeading___batches_affected_4"/><text:bookmark-end text:name="batches_affected"/></text:h>
      <text:p text:style-name="Text_20_body"><draw:frame draw:style-name="mediacenter" draw:name="2" text:anchor-type="paragraph" draw:z-index="2" svg:width="15.875cm" svg:height="8.278564453125cm"><draw:image xlink:href="Pictures/df314552eae5221c9d519cae4681a407.png" xlink:type="simple" xlink:show="embed" xlink:actuate="onLoad"/></draw:frame></text:p>
      <text:h text:style-name="Heading_20_2" text:outline-level="2"><text:bookmark-start text:name="__RefHeading___sensor_battery_life_5"/><text:bookmark-start text:name="sensor_battery_life"/>Sensor battery life<text:bookmark-end text:name="__RefHeading___sensor_battery_life_5"/><text:bookmark-end text:name="sensor_battery_life"/></text:h>
      <text:p text:style-name="Text_20_body"><draw:frame draw:style-name="mediacenter" draw:name="3" text:anchor-type="paragraph" draw:z-index="3" svg:width="15.875cm" svg:height="8.278564453125cm"><draw:image xlink:href="Pictures/dc52e74e0cdaf8658497d42e2048d1e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:cold_chain:dashboard</dc:title>
  </office:meta>
</office:document-meta>
</file>